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1b4d36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style:font-name="Times New Roman" fo:font-weight="bold" officeooo:paragraph-rsid="000b64d0" style:font-weight-asian="bold" style:font-weight-complex="bold"/>
    </style:style>
    <style:style style:name="P6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1e847a" style:font-name-asian="Times New Roman1" style:language-asian="ar" style:country-asian="SA" style:font-name-complex="Calibri1"/>
    </style:style>
    <style:style style:name="P7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>
        <style:tab-stops>
          <style:tab-stop style:position="15.028cm"/>
        </style:tab-stops>
      </style:paragraph-properties>
      <style:text-properties fo:color="#000000" loext:opacity="100%" style:font-name="Calibri" fo:font-size="8pt" fo:letter-spacing="-0.005cm" officeooo:paragraph-rsid="002023fa" style:font-name-asian="Times New Roman1" style:font-size-asian="8pt" style:language-asian="ar" style:country-asian="SA" style:font-name-complex="Calibri1" style:font-size-complex="8pt"/>
    </style:style>
    <style:style style:name="P8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1e847a" style:font-size-asian="8pt" style:font-size-complex="8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15%" fo:text-align="start" style:justify-single-word="false" fo:orphans="2" fo:widows="2" fo:text-indent="0cm" style:auto-text-indent="false"/>
      <style:text-properties fo:font-variant="normal" fo:text-transform="none" fo:color="#5b616c" loext:opacity="100%" style:font-name="Times New Roman" fo:font-size="12pt" fo:letter-spacing="normal" fo:font-style="normal" fo:font-weight="normal" officeooo:paragraph-rsid="001e847a" style:font-size-asian="12pt" style:font-style-asian="normal" style:font-weight-asian="normal" style:font-size-complex="12pt" style:font-style-complex="normal" style:font-weight-complex="normal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/>
      <style:text-properties fo:font-variant="normal" fo:text-transform="none" fo:color="#5b616c" loext:opacity="100%" style:font-name="Times New Roman" fo:font-size="12pt" fo:letter-spacing="normal" fo:font-style="normal" fo:font-weight="normal" officeooo:paragraph-rsid="001e847a" style:font-size-asian="12pt" style:font-style-asian="normal" style:font-weight-asian="normal" style:font-size-complex="12pt" style:font-style-complex="normal" style:font-weight-complex="normal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8pt" officeooo:rsid="001e847a" officeooo:paragraph-rsid="001e847a" style:font-size-asian="8pt" style:font-size-complex="8pt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9pt" officeooo:rsid="001e847a" officeooo:paragraph-rsid="001e847a" style:font-size-asian="9pt" style:font-size-complex="9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officeooo:rsid="001e847a" officeooo:paragraph-rsid="001e847a"/>
    </style:style>
    <style:style style:name="P14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style:font-name="Times New Roman" officeooo:rsid="001e847a" officeooo:paragraph-rsid="001e847a"/>
    </style:style>
    <style:style style:name="P15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rsid="001e847a" officeooo:paragraph-rsid="001e847a"/>
    </style:style>
    <style:style style:name="P16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style:font-name="Times New Roman" officeooo:rsid="002023fa" officeooo:paragraph-rsid="002023fa"/>
    </style:style>
    <style:style style:name="P17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2023fa" officeooo:paragraph-rsid="002023fa" style:font-size-asian="12pt" style:font-weight-asian="normal" style:font-name-complex="Calibri" style:font-size-complex="12pt" style:font-weight-complex="normal"/>
    </style:style>
    <style:style style:name="P18" style:family="paragraph" style:parent-style-name="Standard">
      <style:paragraph-properties fo:margin-top="0cm" fo:margin-bottom="0cm" style:contextual-spacing="false" fo:line-height="2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04c29d" officeooo:paragraph-rsid="002023fa" style:font-size-asian="12pt" style:font-weight-asian="normal" style:font-name-complex="Calibri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04c29d" officeooo:paragraph-rsid="002023fa" style:font-size-asian="12pt" style:font-weight-asian="normal" style:font-name-complex="Calibri" style:font-size-complex="12pt" style:font-weight-complex="normal"/>
    </style:style>
    <style:style style:name="P20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2023fa" officeooo:paragraph-rsid="002023fa" style:font-size-asian="12pt" style:font-weight-asian="normal" style:font-name-complex="Calibri" style:font-size-complex="12pt" style:font-weight-complex="normal"/>
    </style:style>
    <style:style style:name="P2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fo:font-variant="normal" fo:text-transform="none" fo:color="#000000" loext:opacity="100%" style:font-name="Times New Roman" fo:font-size="9pt" fo:letter-spacing="normal" fo:font-style="normal" fo:font-weight="normal" officeooo:rsid="002023fa" officeooo:paragraph-rsid="002023fa" style:font-size-asian="9pt" style:font-weight-asian="normal" style:font-name-complex="Calibri" style:font-size-complex="9pt" style:font-weight-complex="normal"/>
    </style:style>
    <style:style style:name="P22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" officeooo:rsid="002023fa" officeooo:paragraph-rsid="002023fa"/>
    </style:style>
    <style:style style:name="T1" style:family="text">
      <style:text-properties fo:font-variant="normal" fo:text-transform="none" fo:color="#5b616c" loext:opacity="100%" style:font-name="Nunito Sans" fo:font-size="9.60000038146973pt" fo:letter-spacing="normal" fo:font-style="normal" fo:font-weight="normal"/>
    </style:style>
    <style:style style:name="T2" style:family="text">
      <style:text-properties fo:font-variant="normal" fo:text-transform="none" fo:color="#5b616c" loext:opacity="100%" style:font-name="Nunito Sans" fo:font-size="9.60000038146973pt" fo:letter-spacing="normal" fo:font-style="normal" fo:font-weight="normal" officeooo:rsid="0004c29d"/>
    </style:style>
    <style:style style:name="T3" style:family="text">
      <style:text-properties fo:font-variant="normal" fo:text-transform="none" fo:color="#5b616c" loext:opacity="100%" style:font-name="Times New Roman" fo:font-size="9.60000038146973pt" fo:letter-spacing="normal" fo:font-style="normal" fo:font-weight="normal" officeooo:rsid="0004c29d"/>
    </style:style>
    <style:style style:name="T4" style:family="text">
      <style:text-properties fo:font-variant="normal" fo:text-transform="none" fo:color="#5b616c" loext:opacity="100%" style:font-name="Times New Roman" fo:font-size="9.60000038146973pt" fo:letter-spacing="normal" fo:font-style="normal" fo:font-weight="bold" officeooo:rsid="0004c29d" style:font-weight-asian="bold" style:font-weight-complex="bold"/>
    </style:style>
    <style:style style:name="T5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04c29d" style:font-size-asian="10pt" style:font-weight-asian="bold" style:font-name-complex="Calibri" style:font-size-complex="10pt" style:font-weight-complex="bold"/>
    </style:style>
    <style:style style:name="T6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21ffc2" style:font-size-asian="10pt" style:font-weight-asian="bold" style:font-name-complex="Calibri" style:font-size-complex="10pt" style:font-weight-complex="bold"/>
    </style:style>
    <style:style style:name="T7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20454b" style:font-size-asian="10pt" style:font-weight-asian="bold" style:font-name-complex="Calibri" style:font-size-complex="10pt" style:font-weight-complex="bold"/>
    </style:style>
    <style:style style:name="T8" style:family="text">
      <style:text-properties fo:font-variant="normal" fo:text-transform="none" fo:color="#000000" loext:opacity="100%" style:font-name="Times New Roman" fo:font-size="10pt" fo:letter-spacing="normal" fo:font-style="normal" fo:font-weight="bold" officeooo:rsid="001b4d36" style:font-size-asian="10pt" style:font-weight-asian="bold" style:font-name-complex="Calibri" style:font-size-complex="10pt" style:font-weight-complex="bold"/>
    </style:style>
    <style:style style:name="T9" style:family="text">
      <style:text-properties fo:font-variant="normal" fo:text-transform="none" fo:color="#5b616c" loext:opacity="100%" fo:font-size="12pt" fo:letter-spacing="normal" fo:font-style="normal" style:font-size-asian="12pt" style:font-size-complex="12pt"/>
    </style:style>
    <style:style style:name="T10" style:family="text">
      <style:text-properties fo:font-variant="normal" fo:text-transform="none" fo:color="#5b616c" loext:opacity="100%" fo:font-size="12pt" fo:letter-spacing="normal" fo:font-style="normal" style:font-size-asian="12pt" style:font-style-asian="normal" style:font-size-complex="12pt" style:font-style-complex="normal"/>
    </style:style>
    <style:style style:name="T11" style:family="text">
      <style:text-properties fo:font-size="8pt" style:font-size-asian="8pt" style:font-size-complex="8pt"/>
    </style:style>
    <style:style style:name="T12" style:family="text">
      <style:text-properties fo:font-size="8pt" officeooo:rsid="001e847a" style:font-size-asian="8pt" style:font-size-complex="8pt"/>
    </style:style>
    <style:style style:name="T13" style:family="text">
      <style:text-properties officeooo:rsid="0023a27f"/>
    </style:style>
    <style:style style:name="T14" style:family="text">
      <style:text-properties officeooo:rsid="0021b19c" style:font-name-asian="Times New Roman1" style:language-asian="ar" style:country-asian="SA" style:font-name-complex="Calibri1"/>
    </style:style>
    <style:style style:name="T15" style:family="text">
      <style:text-properties style:font-name-asian="Times New Roman1" style:language-asian="ar" style:country-asian="SA" style:font-name-complex="Calibri1"/>
    </style:style>
    <style:style style:name="T16" style:family="text">
      <style:text-properties officeooo:rsid="001e847a"/>
    </style:style>
    <style:style style:name="T17" style:family="text">
      <style:text-properties fo:font-size="9pt" style:font-size-asian="9pt" style:font-size-complex="9pt"/>
    </style:style>
    <style:style style:name="T18" style:family="text">
      <style:text-properties officeooo:rsid="0023f549"/>
    </style:style>
    <style:style style:name="T19" style:family="text">
      <style:text-properties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21ffc2" style:font-size-asian="12pt" style:font-weight-asian="normal" style:font-size-complex="12pt" style:font-weight-complex="normal"/>
    </style:style>
    <style:style style:name="T21" style:family="text">
      <style:text-properties fo:font-variant="normal" fo:text-transform="none" fo:color="#000000" loext:opacity="100%" fo:font-size="12pt" fo:letter-spacing="normal" fo:font-style="normal" fo:font-weight="normal" officeooo:rsid="0004c29d" style:font-size-asian="12pt" style:font-weight-asian="normal" style:font-name-complex="Calibri" style:font-size-complex="12pt" style:font-weight-complex="normal"/>
    </style:style>
    <style:style style:name="T22" style:family="text">
      <style:text-properties fo:font-variant="normal" fo:text-transform="none" fo:color="#000000" loext:opacity="100%" fo:font-size="12pt" fo:letter-spacing="normal" fo:font-style="normal" fo:font-weight="normal" style:font-size-asian="12pt" style:font-weight-asian="normal" style:font-name-complex="Calibri" style:font-size-complex="12pt" style:font-weight-complex="normal"/>
    </style:style>
    <style:style style:name="T23" style:family="text">
      <style:text-properties fo:font-variant="normal" fo:text-transform="none" fo:color="#000000" loext:opacity="100%" fo:font-size="12pt" fo:letter-spacing="normal" fo:font-style="normal" fo:font-weight="normal" officeooo:rsid="002389dc" style:font-size-asian="12pt" style:font-weight-asian="normal" style:font-name-complex="Calibri" style:font-size-complex="12pt" style:font-weight-complex="normal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7.647cm" svg:height="1.833cm" svg:x="-2.515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0.167cm" svg:y="-0.09cm" svg:width="3.468cm" svg:height="1.526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3.633cm" svg:y="-0.09cm" svg:width="2.327cm" draw:z-index="3"><draw:text-box fo:min-height="2.148cm"><text:p text:style-name="Figure"><draw:frame draw:style-name="fr3" draw:name="Obraz1" text:anchor-type="paragraph" svg:x="1.138cm" svg:y="0cm" svg:width="2.327cm" style:rel-width="100%" svg:height="2.148cm" style:rel-height="scale" draw:z-index="4"><draw:image xlink:href="Pictures/1000000100000045000000401CC6D987.png" xlink:type="simple" xlink:show="embed" xlink:actuate="onLoad" draw:mime-type="image/png"/><svg:title>OPS Gryfice</svg:title></draw:frame><text:s/>OPS Gryfice</text:p></draw:text-box></draw:frame><draw:frame draw:style-name="fr4" draw:name="Obraz 2" text:anchor-type="char" svg:x="6.184cm" svg:y="-0.206cm" svg:width="3.641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1"/>
      <text:p text:style-name="P1"/>
      <text:p text:style-name="P3"><text:span text:style-name="T1"/></text:p>
      <text:p text:style-name="P4"><text:span text:style-name="T1"><text:s/></text:span><text:span text:style-name="T2"><text:s text:c="6"/></text:span><text:span text:style-name="T3"><text:s/></text:span><text:span text:style-name="T4"><text:s text:c="2"/></text:span><text:span text:style-name="T5">Program “</text:span><text:span text:style-name="T6">Asystent osobisty osoby z niepełnosprawnością”</text:span><text:span text:style-name="T7"> </text:span><text:span text:style-name="T5"><text:s text:c="2"/>dla <text:s/>Jednostek Samorządu Terytorialnego <text:s text:c="4"/><text:tab/> <text:s text:c="3"/>– <text:s/>edycja 202</text:span><text:span text:style-name="T8">6</text:span><text:span text:style-name="T5"> <text:s text:c="3"/>finansowany <text:s/>ze środków pochodzących z Funduszu Solidarnościowego</text:span></text:p>
      <text:p text:style-name="P5"><text:span text:style-name="T9"><text:s text:c="6"/></text:span><text:span text:style-name="T10"><text:s/></text:span></text:p>
      <text:p text:style-name="P6"><text:span text:style-name="T11"><text:s text:c="58"/>Załącznik nr </text:span><text:span text:style-name="T12">1</text:span><text:span text:style-name="T11"> <text:s text:c="30"/></text:span></text:p>
      <text:p text:style-name="P7"><text:s text:c="229"/>do <text:span text:style-name="T13">umowy nr ……………..</text:span> </text:p>
      <text:p text:style-name="P7"><text:s text:c="230"/><text:span text:style-name="T13">z dnia …………………………</text:span> </text:p>
      <text:p text:style-name="P8"><text:span text:style-name="T14"><text:s text:c="11"/></text:span><text:span text:style-name="T15"><text:s text:c="630"/></text:span></text:p>
      <text:p text:style-name="P9"><text:s text:c="93"/><text:span text:style-name="T16">Gryfice, dnia …...…………2026 r.</text:span> </text:p>
      <text:p text:style-name="P9"/>
      <text:p text:style-name="P10">……………………..………….</text:p>
      <text:p text:style-name="P11"><text:s text:c="8"/><text:span text:style-name="T17"><text:s/>(imię i nazwisko zleceniobiorcy)</text:span></text:p>
      <text:p text:style-name="P12"/>
      <text:p text:style-name="P13">……….……………………….</text:p>
      <text:p text:style-name="P11"><text:s text:c="11"/><text:span text:style-name="T17"><text:s text:c="2"/>(adres zleceniobiorcy)</text:span></text:p>
      <text:p text:style-name="P12"/>
      <text:p text:style-name="P14">………………………………..</text:p>
      <text:p text:style-name="P15"><text:s text:c="57"/>Rachunek nr ………../2026</text:p>
      <text:p text:style-name="P15"/>
      <text:p text:style-name="P16">Dla Ośrodka Pomocy Społ<text:span text:style-name="T18">e</text:span>cznej w Gryficach zgodnie z umową zlecenie nr ……. z dnia …….. <text:s text:c="13"/>w ramach programu <text:span text:style-name="T19"><text:s/>“</text:span><text:span text:style-name="T20">Asystent osobisty osoby z niepełnosprawnością</text:span><text:span text:style-name="T21">” <text:s text:c="2"/>dla <text:s/>Jednostek Samorządu Terytorialnego – </text:span><text:span text:style-name="T22">edycja 2026 zrealizowano ………... godzin. </text:span></text:p>
      <text:p text:style-name="P17">Należność za wykonaną prace wynosi ……………….. złotych brutto wraz z kosztami pracodawcy (Słownie: …………………………………………………………………….…).</text:p>
      <text:p text:style-name="P18"/>
      <text:p text:style-name="P19"/>
      <text:p text:style-name="P19"><text:s text:c="110"/>……………………………...</text:p>
      <text:p text:style-name="P20"><text:s text:c="111"/>(podpis wystawcy rachunku)</text:p>
      <text:p text:style-name="P19"/>
      <text:p text:style-name="P20">Stwierdzam wykonanie prac zgodnie z umową.</text:p>
      <text:p text:style-name="P19"/>
      <text:p text:style-name="P19"><text:s text:c="10"/>………………….....</text:p>
      <text:p text:style-name="P21"><text:s text:c="17"/>(podpis pracownika)</text:p>
      <text:p text:style-name="P19"/>
      <text:p text:style-name="P19"/>
      <text:p text:style-name="P19"><text:s text:c="98"/>……………………….………</text:p>
      <text:p text:style-name="P22"><text:span text:style-name="T22"><text:s text:c="102"/>(podpis zatwierdzaj</text:span><text:span text:style-name="T23">ą</text:span><text:span text:style-name="T22">cego)</text:span><text:span text:style-name="T21"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5.2$Windows_X86_64 LibreOffice_project/9c8b85f387cc00a89945a79c9e6239f32e450ac2</meta:generator>
    <dc:date>2026-05-25T12:43:28.469831200</dc:date>
    <meta:editing-duration>PT2H42M46S</meta:editing-duration>
    <meta:editing-cycles>22</meta:editing-cycles>
    <meta:print-date>2025-08-28T12:12:07.049000000</meta:print-date>
    <meta:document-statistic meta:table-count="0" meta:image-count="3" meta:object-count="0" meta:page-count="1" meta:paragraph-count="23" meta:word-count="109" meta:character-count="2757" meta:non-whitespace-character-count="801"/>
  </office:meta>
</office:document-meta>
</file>