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</office:font-face-decls>
  <office:automatic-styles>
    <style:style style:name="Tabela1" style:family="table">
      <style:table-properties style:width="25.7cm" table:align="margins" style:shadow="none" style:may-break-between-rows="true" table:border-model="collapsing"/>
    </style:style>
    <style:style style:name="Tabela1.A" style:family="table-column">
      <style:table-column-properties style:column-width="1.111cm" style:rel-column-width="2833*"/>
    </style:style>
    <style:style style:name="Tabela1.B" style:family="table-column">
      <style:table-column-properties style:column-width="2.99cm" style:rel-column-width="7624*"/>
    </style:style>
    <style:style style:name="Tabela1.C" style:family="table-column">
      <style:table-column-properties style:column-width="2.91cm" style:rel-column-width="7421*"/>
    </style:style>
    <style:style style:name="Tabela1.D" style:family="table-column">
      <style:table-column-properties style:column-width="3.201cm" style:rel-column-width="8163*"/>
    </style:style>
    <style:style style:name="Tabela1.E" style:family="table-column">
      <style:table-column-properties style:column-width="5.503cm" style:rel-column-width="14033*"/>
    </style:style>
    <style:style style:name="Tabela1.F" style:family="table-column">
      <style:table-column-properties style:column-width="3.493cm" style:rel-column-width="8905*"/>
    </style:style>
    <style:style style:name="Tabela1.G" style:family="table-column">
      <style:table-column-properties style:column-width="2.884cm" style:rel-column-width="7354*"/>
    </style:style>
    <style:style style:name="Tabela1.H" style:family="table-column">
      <style:table-column-properties style:column-width="3.609cm" style:rel-column-width="9202*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H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H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.15" style:family="table-row">
      <style:table-row-properties fo:keep-together="auto"/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1b4d36"/>
    </style:style>
    <style:style style:name="P5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1b4d36" style:font-size-asian="8pt" style:font-name-complex="Calibri" style:font-size-complex="8pt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normal" officeooo:rsid="0004c29d" officeooo:paragraph-rsid="001b4d36" style:font-size-asian="10pt" style:font-name-complex="Calibri" style:font-size-complex="10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bold" officeooo:rsid="0004c29d" officeooo:paragraph-rsid="001b4d36" style:font-size-asian="10pt" style:font-weight-asian="bold" style:font-name-complex="Calibri" style:font-size-complex="10pt" style:font-weight-complex="bold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normal" officeooo:rsid="0004c29d" officeooo:paragraph-rsid="001b4d36" style:font-size-asian="10pt" style:font-name-complex="Calibri" style:font-size-complex="10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normal" officeooo:rsid="0004c29d" officeooo:paragraph-rsid="001d5247" style:font-size-asian="10pt" style:font-name-complex="Calibri" style:font-size-complex="10pt"/>
    </style:style>
    <style:style style:name="P1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d5247" officeooo:paragraph-rsid="001d5247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margin-top="0.101cm" fo:margin-bottom="0.101cm" style:contextual-spacing="false" fo:line-height="200%"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6d92" officeooo:paragraph-rsid="00216d92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4" style:family="paragraph" style:parent-style-name="Text_20_body">
      <style:paragraph-properties fo:margin-left="0cm" fo:margin-right="0cm" fo:margin-top="0cm" fo:margin-bottom="0cm" style:contextual-spacing="false" fo:line-height="115%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1b4d36" style:font-size-asian="8pt" style:font-name-complex="Calibri" style:font-size-complex="8pt"/>
    </style:style>
    <style:style style:name="P15" style:family="paragraph" style:parent-style-name="Text_20_body">
      <style:paragraph-properties fo:margin-left="0cm" fo:margin-right="0cm" fo:margin-top="0cm" fo:margin-bottom="0cm" style:contextual-spacing="false" fo:line-height="115%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normal" officeooo:rsid="0004c29d" officeooo:paragraph-rsid="001b4d36" style:font-size-asian="10pt" style:font-name-complex="Calibri" style:font-size-complex="10pt"/>
    </style:style>
    <style:style style:name="P16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9pt" fo:letter-spacing="normal" fo:font-style="normal" fo:font-weight="normal" officeooo:rsid="0004c29d" officeooo:paragraph-rsid="001b4d36" style:font-size-asian="9pt" style:font-name-complex="Calibri" style:font-size-complex="9pt"/>
    </style:style>
    <style:style style:name="P17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10pt" fo:letter-spacing="normal" fo:font-style="normal" fo:font-weight="bold" officeooo:rsid="0004c29d" officeooo:paragraph-rsid="001b4d36" style:font-size-asian="10pt" style:font-weight-asian="bold" style:font-name-complex="Calibri" style:font-size-complex="10pt" style:font-weight-complex="bold"/>
    </style:style>
    <style:style style:name="P18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7pt" fo:letter-spacing="normal" fo:font-style="normal" fo:font-weight="normal" officeooo:rsid="0004c29d" officeooo:paragraph-rsid="001b4d36" style:font-size-asian="7pt" style:font-name-complex="Calibri" style:font-size-complex="7pt"/>
    </style:style>
    <style:style style:name="T1" style:family="text">
      <style:text-properties fo:font-variant="normal" fo:text-transform="none" fo:color="#5b616c" loext:opacity="100%" style:font-name="Nunito Sans" fo:font-size="9.60000038146973pt" fo:letter-spacing="normal" fo:font-style="normal" fo:font-weight="normal"/>
    </style:style>
    <style:style style:name="T2" style:family="text">
      <style:text-properties fo:font-variant="normal" fo:text-transform="none" fo:color="#5b616c" loext:opacity="100%" style:font-name="Nunito Sans" fo:font-size="9.60000038146973pt" fo:letter-spacing="normal" fo:font-style="normal" fo:font-weight="normal" officeooo:rsid="0004c29d"/>
    </style:style>
    <style:style style:name="T3" style:family="text">
      <style:text-properties fo:font-variant="normal" fo:text-transform="none" fo:color="#5b616c" loext:opacity="100%" style:font-name="Nunito Sans" fo:font-size="8pt" fo:letter-spacing="normal" fo:font-style="normal" fo:font-weight="normal" officeooo:rsid="0004c29d" style:font-size-asian="8pt" style:font-size-complex="8pt"/>
    </style:style>
    <style:style style:name="T4" style:family="text">
      <style:text-properties fo:font-variant="normal" fo:text-transform="none" fo:color="#000000" loext:opacity="100%" style:font-name="Nunito Sans" fo:font-size="8pt" fo:letter-spacing="normal" fo:font-style="normal" fo:font-weight="normal" officeooo:rsid="0004c29d" style:font-size-asian="8pt" style:font-name-complex="Calibri" style:font-size-complex="8pt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officeooo:rsid="001d5247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><text:span text:style-name="T1"/></text:p>
      <text:p text:style-name="P4"><text:span text:style-name="T1"><text:s/></text:span><text:span text:style-name="T2"><text:s text:c="3"/></text:span><text:span text:style-name="T3"><text:s text:c="5"/></text:span><text:span text:style-name="T4">Załącznik nr 9 do Programu</text:span></text:p>
      <text:p text:style-name="P5"><text:s text:c="10"/>Ministra Rodziny, Pracy i Polityki Społecznej</text:p>
      <text:p text:style-name="P5"><text:s text:c="9"/>„Asystent osobisty osoby z niepełnosprawnością” dla</text:p>
      <text:p text:style-name="P5"><text:s text:c="9"/>Jednostek Samorządu Terytorialnego - edycja 2026</text:p>
      <text:p text:style-name="P6"/>
      <text:p text:style-name="P6"><text:s text:c="71"/><text:span text:style-name="T5"><text:s/>Karta realizacji usług asystencji osobistej w ramach Programu</text:span></text:p>
      <text:p text:style-name="P7"><text:s text:c="26"/>„Asystent osobisty osoby z niepełnosprawnością” dla Jednostek Samorządu Terytorialnego - edycja 2026</text:p>
      <text:p text:style-name="P8">Karta realizacji usługi asystencji osobiste nr: ........................................................................................………………….……………....</text:p>
      <text:p text:style-name="P8">Imię i nazwisko uczestnika Programu: ...............................................................……………………………………….............................</text:p>
      <text:p text:style-name="P9">Adres zamieszkania uczestnika Programu: .......................................………...........…………………………......................................…</text:p>
      <text:p text:style-name="P9">Rozliczenie miesięczne wykonania usługi asystencji osobistej w okresie od ......................................do ............................................2026 r.</text:p>
      <text:p text:style-name="P7">(Uwaga: Kartę realizacji usług należy uzupełniać na bieżąco<text:span text:style-name="T6">)</text:span></text:p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>
          <table:table-cell table:style-name="Tabela1.A1" office:value-type="string">
            <text:p text:style-name="P10">L.P</text:p>
          </table:table-cell>
          <table:table-cell table:style-name="Tabela1.A1" office:value-type="string">
            <text:p text:style-name="P11">Data usługi </text:p>
          </table:table-cell>
          <table:table-cell table:style-name="Tabela1.A1" office:value-type="string">
            <text:p text:style-name="P11">Liczba godzin</text:p>
            <text:p text:style-name="P11">zrealizowanych</text:p>
          </table:table-cell>
          <table:table-cell table:style-name="Tabela1.A1" office:value-type="string">
            <text:p text:style-name="P11">Godziny realizacji usługi (od –do<text:span text:style-name="T6">)</text:span></text:p>
          </table:table-cell>
          <table:table-cell table:style-name="Tabela1.A1" office:value-type="string">
            <text:p text:style-name="P11">Rodzaj i miejsce realizacji usługi*</text:p>
          </table:table-cell>
          <table:table-cell table:style-name="Tabela1.A1" office:value-type="string">
            <text:p text:style-name="P11"><text:span text:style-name="T6">I</text:span>mię i nazwisko</text:p>
            <text:p text:style-name="P11">asystent<text:span text:style-name="T6">a</text:span></text:p>
          </table:table-cell>
          <table:table-cell table:style-name="Tabela1.A1" office:value-type="string">
            <text:p text:style-name="P11">Czytelny podpis</text:p>
            <text:p text:style-name="P11">asystenta</text:p>
          </table:table-cell>
          <table:table-cell table:style-name="Tabela1.H1" office:value-type="string">
            <text:p text:style-name="P11">Czytelny podpis</text:p>
            <text:p text:style-name="P11">uczestnika/opiekuna prawnego</text:p>
          </table:table-cell>
        </table:table-row>
        <table:table-row>
          <table:table-cell table:style-name="Tabela1.A2" office:value-type="string">
            <text:p text:style-name="P10">1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2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3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4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5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6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7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ext:soft-page-break/>
        <table:table-row>
          <table:table-cell table:style-name="Tabela1.A2" office:value-type="string">
            <text:p text:style-name="P10">8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9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10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11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12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0">13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0">14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0">15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16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17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18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19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0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1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2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3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4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5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ext:soft-page-break/>
        <table:table-row table:style-name="Tabela1.15">
          <table:table-cell table:style-name="Tabela1.A2" office:value-type="string">
            <text:p text:style-name="P13">26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7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8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29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 table:style-name="Tabela1.15">
          <table:table-cell table:style-name="Tabela1.A2" office:value-type="string">
            <text:p text:style-name="P13">30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>31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H2" office:value-type="string">
            <text:p text:style-name="P12"/>
          </table:table-cell>
        </table:table-row>
      </table:table>
      <text:p text:style-name="P6"/>
      <text:p text:style-name="P14">Łączna liczba zrealizowanych godzin usług asystencji osobistej w miesiącu ......................................................2026 r. wyniosła ..............…..godzin.</text:p>
      <text:p text:style-name="P14">Łączne koszty jednorazowych biletów komunikacji publicznej/prywatnej dla asystenta towarzyszącego uczestnikowi podczas przejazdu, kosztów przejazdów asystenta towarzyszącego uczestnikowi podczas przejazdu własnym/udostępnionym przez osobę trzecią środkiem transportu oraz przejazdu asystenta towarzyszącego uczestnikowi podczas przejazdu innym środkiem transportu np. taksówką <text:s text:c="13"/>w związku z wyjazdami, które dotyczą realizacji usług wymienionych <text:s text:c="2"/>w treści Programu oraz zakupu biletów wstępu na wydarzenia kulturalne, rozrywkowe, sportowe lub społeczne itp. dla asystenta towarzyszącego uczestnikowi wyniósł ….……………….….. zł (<text:span text:style-name="T5">nie więcej niż 300 zł miesięcznie</text:span>, jeżeli koszty te związane są ze świadczeniem usług asystencji osobistej dla jednej osoby <text:s text:c="2"/>z niepełnosprawnością, albo<text:span text:style-name="T5"> nie więcej niż 500 zł miesięcznie</text:span> na asystenta, pod warunkiem że wykonuje on usługę asystencji osobistej dla więcej niż jednej osoby <text:s/>z niepełnosprawnością oraz jeżeli koszty te związane są ze świadczeniem usług asystencji osobistej dla więcej niż jednej osoby z niepełnosprawnością).**</text:p>
      <text:p text:style-name="P15"/>
      <text:p text:style-name="P6">………………………………</text:p>
      <text:p text:style-name="P16">Data i podpis asystenta</text:p>
      <text:p text:style-name="P16"/>
      <text:p text:style-name="P17">Oświadczenie Uczestnika Programu/opiekuna prawnego:</text:p>
      <text:p text:style-name="P8">Potwierdzam zgodność treści karty realizacji usług asystencji osobistej osoby z niepełnosprawnością ze stanem faktycznym.</text:p>
      <text:p text:style-name="P6"/>
      <text:p text:style-name="P6">………………………………………………………………………………</text:p>
      <text:p text:style-name="P16">Data i podpis Uczestnika Programu/opiekuna prawnego</text:p>
      <text:p text:style-name="P16"/>
      <text:p text:style-name="P18">* Należy wskazać miejsce realizacji usługi asystencji osobistej, np. w miejscu zamieszkania, wyjazd do innej miejscowości. W przypadku zakupu biletów wstępu na wydarzenia kulturalne, rozrywkowe, sportowe lub społeczne itp. dla asystenta towarzyszącego uczestnikowi Programu, należy wpisać miejsce, czas, cel uczestnictwa asystenta w wydarzeniu.</text:p>
      <text:p text:style-name="P18">** Należy załączyć ewidencje, z których wynikają poniesione koszty, tj.:</text:p>
      <text:p text:style-name="P18">- Ewidencję przebiegu pojazdu w ramach Programu „Asystent osobisty osoby z niepełnosprawnością” dla Jednostek Samorządu Terytorialnego - edycja 2026;</text:p>
      <text:p text:style-name="P18">- Ewidencję kosztów przejazdu innym środkiem transportu np. taksówką ramach Programu „Asystent osobisty osoby z niepełnosprawnością” dla Jednostek Samorządu Terytorialnego - edycja 2026;</text:p>
      <text:p text:style-name="P18">- Ewidencja biletów komunikacyjnych w ramach Programu „Asystent osobisty osoby z niepełnosprawnością” dla Jednostek Samorządu Terytorialnego - edycja 202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1.1$Windows_X86_64 LibreOffice_project/54047653041915e595ad4e45cccea684809c77b5</meta:generator>
    <dc:date>2026-03-26T08:37:02.820238400</dc:date>
    <meta:editing-duration>PT2H39M6S</meta:editing-duration>
    <meta:editing-cycles>19</meta:editing-cycles>
    <meta:print-date>2025-08-28T12:12:07.049000000</meta:print-date>
    <meta:document-statistic meta:table-count="1" meta:image-count="3" meta:object-count="0" meta:page-count="3" meta:paragraph-count="68" meta:word-count="429" meta:character-count="3878" meta:non-whitespace-character-count="3352"/>
  </office:meta>
</office:document-meta>
</file>