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7cm" table:align="margins" style:may-break-between-rows="true" table:border-model="collapsing"/>
    </style:style>
    <style:style style:name="Tabela1.A" style:family="table-column">
      <style:table-column-properties style:column-width="1.109cm" style:rel-column-width="2829*"/>
    </style:style>
    <style:style style:name="Tabela1.B" style:family="table-column">
      <style:table-column-properties style:column-width="5.583cm" style:rel-column-width="14235*"/>
    </style:style>
    <style:style style:name="Tabela1.C" style:family="table-column">
      <style:table-column-properties style:column-width="3.997cm" style:rel-column-width="10192*"/>
    </style:style>
    <style:style style:name="Tabela1.D" style:family="table-column">
      <style:table-column-properties style:column-width="2.157cm" style:rel-column-width="5500*"/>
    </style:style>
    <style:style style:name="Tabela1.E" style:family="table-column">
      <style:table-column-properties style:column-width="2.261cm" style:rel-column-width="5766*"/>
    </style:style>
    <style:style style:name="Tabela1.F" style:family="table-column">
      <style:table-column-properties style:column-width="3.247cm" style:rel-column-width="8280*"/>
    </style:style>
    <style:style style:name="Tabela1.G" style:family="table-column">
      <style:table-column-properties style:column-width="7.347cm" style:rel-column-width="18733*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G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2" style:family="table-row">
      <style:table-row-properties style:min-row-height="0.127cm" fo:keep-together="auto"/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G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size="8pt" fo:font-weight="bold" officeooo:paragraph-rsid="0021b19c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21b19c" style:font-name-asian="Times New Roman" style:language-asian="ar" style:country-asian="SA" style:font-name-complex="Calibri1"/>
    </style:style>
    <style:style style:name="P6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3a27f" style:font-name-asian="Times New Roman" style:font-size-asian="8pt" style:language-asian="ar" style:country-asian="SA" style:font-name-complex="Calibri1" style:font-size-complex="8pt"/>
    </style:style>
    <style:style style:name="P7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1b19c" style:font-name-asian="Times New Roman" style:font-size-asian="8pt" style:language-asian="ar" style:country-asian="SA" style:font-name-complex="Calibri1" style:font-size-complex="8pt"/>
    </style:style>
    <style:style style:name="P8" style:family="paragraph" style:parent-style-name="Standard">
      <style:paragraph-properties fo:margin-left="10.005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10pt" fo:letter-spacing="-0.005cm" officeooo:rsid="0023a27f" officeooo:paragraph-rsid="0023a27f" style:font-name-asian="Times New Roman" style:font-size-asian="10pt" style:language-asian="ar" style:country-asian="SA" style:font-name-complex="Calibri1" style:font-size-complex="10pt"/>
    </style:style>
    <style:style style:name="P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13224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13224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13224" officeooo:paragraph-rsid="0023a27f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54d6c" officeooo:paragraph-rsid="00254d6c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4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1b4d36" style:font-size-asian="8pt" style:font-name-complex="Calibri" style:font-size-complex="8pt"/>
    </style:style>
    <style:style style:name="P15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23a27f" officeooo:paragraph-rsid="0023a27f" style:font-size-asian="8pt" style:font-name-complex="Calibri" style:font-size-complex="8pt"/>
    </style:style>
    <style:style style:name="T1" style:family="text">
      <style:text-properties fo:font-variant="normal" fo:text-transform="none" fo:color="#5b616c" loext:opacity="100%" style:font-name="Nunito Sans" fo:letter-spacing="normal" fo:font-style="normal" officeooo:rsid="0004c29d"/>
    </style:style>
    <style:style style:name="T2" style:family="text">
      <style:text-properties fo:font-variant="normal" fo:text-transform="none" fo:color="#000000" loext:opacity="100%" style:font-name="Nunito Sans" fo:letter-spacing="normal" fo:font-style="normal" officeooo:rsid="0004c29d" style:font-name-complex="Calibri"/>
    </style:style>
    <style:style style:name="T3" style:family="text">
      <style:text-properties fo:font-variant="normal" fo:text-transform="none" fo:color="#000000" loext:opacity="100%" style:font-name="Nunito Sans" fo:letter-spacing="normal" fo:font-style="normal" officeooo:rsid="001b4d36" style:font-name-complex="Calibri"/>
    </style:style>
    <style:style style:name="T4" style:family="text">
      <style:text-properties fo:font-variant="normal" fo:text-transform="none" fo:color="#000000" loext:opacity="100%" style:font-name="Nunito Sans" fo:letter-spacing="normal" fo:font-style="normal" officeooo:rsid="00272bfc" style:font-name-complex="Calibri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officeooo:rsid="0023a27f" style:font-size-asian="8pt" style:font-size-complex="8pt"/>
    </style:style>
    <style:style style:name="T7" style:family="text">
      <style:text-properties officeooo:rsid="0023a27f"/>
    </style:style>
    <style:style style:name="T8" style:family="text">
      <style:text-properties officeooo:rsid="0021b19c"/>
    </style:style>
    <style:style style:name="T9" style:family="text">
      <style:text-properties fo:font-size="11pt" fo:font-weight="bold" officeooo:rsid="0023a27f" style:font-size-asian="11pt" style:font-weight-asian="bold" style:font-size-complex="11pt" style:font-weight-complex="bold"/>
    </style:style>
    <style:style style:name="T10" style:family="text">
      <style:text-properties officeooo:rsid="00254d6c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/>
      <text:p text:style-name="P3"/>
      <text:p text:style-name="P4"><text:span text:style-name="T1"><text:s/></text:span><text:span text:style-name="T2">Program Asystent osobisty osoby z niepełnosprawnością <text:s text:c="2"/>dla <text:s/>Jednostek Samorządu Terytorialnego – edycja 202</text:span><text:span text:style-name="T3">6</text:span><text:span text:style-name="T2"> </text:span><text:span text:style-name="T4">f</text:span><text:span text:style-name="T2">inansowany <text:s/>ze środków pochodzących <text:s text:c="16"/>z Funduszu Solidarnościowego</text:span></text:p>
      <text:p text:style-name="P5"><text:s text:c="109"/><text:span text:style-name="T5"><text:s text:c="29"/>Załącznik nr </text:span><text:span text:style-name="T6">2</text:span><text:span text:style-name="T5"> <text:s text:c="30"/></text:span></text:p>
      <text:p text:style-name="P6">……………………………………………………………… <text:s text:c="289"/>do <text:span text:style-name="T7">umowy nr ………………………...</text:span></text:p>
      <text:p text:style-name="P6"><text:span text:style-name="T8"><text:s text:c="10"/>Imie I nazwisko asystenta</text:span> <text:s text:c="310"/><text:span text:style-name="T7">z dnia …………………………………….</text:span> <text:s text:c="150"/></text:p>
      <text:p text:style-name="P7"><text:s text:c="160"/></text:p>
      <text:p text:style-name="P7"><text:s text:c="15"/><text:span text:style-name="T9"><text:s text:c="6"/>HARMONOGRAM</text:span></text:p>
      <text:p text:style-name="P8">świadczonych usług asystenta osobistego </text:p>
      <text:p text:style-name="P8"><text:s text:c="3"/>w miesiącu ……………………..2026r. <text:s/></text:p>
      <text:p text:style-name="P8"/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9">L.p</text:p>
          </table:table-cell>
          <table:table-cell table:style-name="Tabela1.A1" office:value-type="string">
            <text:p text:style-name="P10">Imię <text:span text:style-name="T7">i</text:span> nazawisko uczestnika Programu</text:p>
          </table:table-cell>
          <table:table-cell table:style-name="Tabela1.A1" office:value-type="string">
            <text:p text:style-name="P10">Data <text:span text:style-name="T7">ś</text:span>wiadczenia usługi</text:p>
          </table:table-cell>
          <table:table-cell table:style-name="Tabela1.A1" table:number-columns-spanned="2" office:value-type="string">
            <text:p text:style-name="P11">Godziny pracy osoby realizujacej usługi </text:p>
            <text:p text:style-name="P11">od / do</text:p>
          </table:table-cell>
          <table:covered-table-cell/>
          <table:table-cell table:style-name="Tabela1.A1" office:value-type="string">
            <text:p text:style-name="P10">Liczba godzin</text:p>
          </table:table-cell>
          <table:table-cell table:style-name="Tabela1.G1" office:value-type="string">
            <text:p text:style-name="P10">Podpis uczestnika programu</text:p>
          </table:table-cell>
        </table:table-row>
        <table:table-row table:style-name="Tabela1.2">
          <table:table-cell table:style-name="Tabela1.A2" office:value-type="string">
            <text:p text:style-name="P12">1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3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4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5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6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7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8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9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0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1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ext:soft-page-break/>
        <table:table-row table:style-name="Tabela1.1">
          <table:table-cell table:style-name="Tabela1.A2" office:value-type="string">
            <text:p text:style-name="P12">12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3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4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5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6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7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8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19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0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1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2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3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4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5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6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7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8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29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30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2">31.</text:p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A2" office:value-type="string">
            <text:p text:style-name="P13"/>
          </table:table-cell>
          <table:table-cell table:style-name="Tabela1.G2" office:value-type="string">
            <text:p text:style-name="P13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><text:s text:c="8"/>…………………………………………….</text:p>
      <text:p text:style-name="P15">Data i podpis osoby realizuj<text:span text:style-name="T10">ą</text:span>cej usługi - <text:span text:style-name="T10">asystent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1.1$Windows_X86_64 LibreOffice_project/54047653041915e595ad4e45cccea684809c77b5</meta:generator>
    <dc:date>2026-04-17T10:29:28.212692100</dc:date>
    <meta:editing-duration>PT3H15M15S</meta:editing-duration>
    <meta:editing-cycles>24</meta:editing-cycles>
    <meta:print-date>2026-03-27T09:40:37.787828300</meta:print-date>
    <meta:document-statistic meta:table-count="1" meta:image-count="3" meta:object-count="0" meta:page-count="2" meta:paragraph-count="49" meta:word-count="106" meta:character-count="1827" meta:non-whitespace-character-count="611"/>
  </office:meta>
</office:document-meta>
</file>